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das_wiki_von_klaus-dieter_1"/><text:bookmark-start text:name="das_wiki_von_klaus-dieter"/>Das Wiki von Klaus-Dieter<text:bookmark-end text:name="__RefHeading___das_wiki_von_klaus-dieter_1"/><text:bookmark-end text:name="das_wiki_von_klaus-dieter"/></text:h>
      <text:p text:style-name="Text_20_body"><text:span text:style-name="Plugin_Wrap_Span_">
<text:span text:style-name="Plugin_Wrap_Span_">
Ein herzliches Willkommen an alle die zufällig hier gelandet sind.<text:line-break/>
Aber dieses Wiki ist nur als private Gedächnisstütze gedacht
und für die Öffentlichkeit uninteressant. 
</text:span>
<text:span text:style-name="Plugin_Wrap_Span_">
<text:span text:style-name="Emphasis">Nicht alle hier abgelegten Informationen sind allen Nutzern zugänglich.<text:line-break/>
Aber das Wiki ist <text:span text:style-name="Strong_20_Emphasis">kein</text:span> hoch gesichertes System;<text:line-break/>also Bitte legt hier keine Kennwörter, oder wirklich geheime Informationen ab.</text:span> <text:line-break/>
<text:span text:style-name="Strong_20_Emphasis">Die Verbindung ist nicht Sicher</text:span> Diese Meldung erfolgt, weil ich kein offizielles Zertifikat benutze;<text:line-break/>
aber trotzdem: <text:span text:style-name="Plugin_Wrap_Span_Emphasised">die Verbindung ist sicher</text:span>, weil die Kommunikation verschlüsselt erfolgt.


</text:span>
</text:span></text:p>
      <text:p text:style-name="Horizontal_20_Line"/>
      <text:p text:style-name="Text_20_body"><text:span text:style-name="Strong_20_Emphasis">Für die, die eingeladen sind</text:span>: weiter zu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wiki.kdknoll.net/doku.php/offen/heim_hof/aktuell" text:style-name="Internet_20_link" text:visited-style-name="Visited_20_Internet_20_Link">Heim und Hof</text:a>  </text:p>
          </table:table-cell>
          <table:table-cell office:value-type="string" table:style-name="tablecell">
            <text:p text:style-name="tablealignleft"><text:a xlink:type="simple" xlink:href="https://wiki.kdknoll.net/doku.php/offen/tanz/tanz" text:style-name="Internet_20_link" text:visited-style-name="Visited_20_Internet_20_Link"> dem Tanzen</text:a>  </text:p>
          </table:table-cell>
        </table:table-row>
      </table:table>
      <text:p text:style-name="Text_20_body">  *<text:a xlink:type="simple" xlink:href="https://wiki.kdknoll.net/doku.php/offen/wikiman/wikiman" text:style-name="Internet_20_link" text:visited-style-name="Visited_20_Internet_20_Link"> Hinweise zur Nutzung des Wiki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  <style:style style:parent-style-name="Plugin_Wrap_Spans" style:name="Plugin_Wrap_Span_Emphasised" style:display-name="Emphasised" style:family="text">
      <style:text-properties fo:color="#cc0000" fo:font-weight="bold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