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astListParagraph_List_20_1_Content_First"><text:span text:style-name="Plugin_Wrap_Span_Less significant"><text:a xlink:type="simple" xlink:href="https://wiki.kdknoll.net/doku.php/start" text:style-name="Internet_20_link" text:visited-style-name="Visited_20_Internet_20_Link"> zur Startseite</text:a></text:span></text:p>
        </text:list-item>
      </text:list>
      <text:p text:style-name="Horizontal_20_Line"/>
      <text:h text:style-name="Heading_20_1" text:outline-level="1"><text:bookmark text:name="datenschutz"/><text:bookmark-start text:name="__RefHeading___erhebung_personenbezogener_daten_beim_besuch_dieser_website_1"/><text:bookmark-start text:name="erhebung_personenbezogener_daten_beim_besuch_dieser_website"/>Erhebung personenbezogener Daten beim Besuch dieser Website<text:bookmark-end text:name="__RefHeading___erhebung_personenbezogener_daten_beim_besuch_dieser_website_1"/><text:bookmark-end text:name="erhebung_personenbezogener_daten_beim_besuch_dieser_website"/></text:h>
      <text:p text:style-name="Text_20_body">Personenbezogene Daten werden nur grundsätzlich nur erhoben, soweit dies zur Bereitstellung einer funktionsfähigen Website  erforderlich ist.<text:line-break/>Eine automatisierte Weiterverarbeitung oder eine Weitergabe an Dritte der personenbezogenen Daten findet nicht statt.<text:line-break/>Die Daten werden gelöscht, sobald sie für die Erreichung des Zweckes ihrer Erhebung nicht mehr erforderlich sind.</text:p>
      <text:h text:style-name="Heading_20_3" text:outline-level="3"><text:bookmark-start text:name="__RefHeading___logfiles_2"/><text:bookmark-start text:name="logfiles"/>Logfiles<text:bookmark-end text:name="__RefHeading___logfiles_2"/><text:bookmark-end text:name="logfiles"/></text:h>
      <text:p text:style-name="Text_20_body">Bei jedem Aufruf der Website erfasst das System automatisiert die folgenden Daten vom Computersystem des aufrufenden Endgerätes und speichert
sie in Protokolldateien (sog. Logfiles):</text:p>
      <text:list text:style-name="List_20_1" text:continue-numbering="false">
        <text:list-item>
          <text:p text:style-name="List_20_1_Content_First">Name der abgerufenen Datei, </text:p>
        </text:list-item>
        <text:list-item>
          <text:p text:style-name="List_20_1_Content">Datum und Uhrzeit des Aufrufs, </text:p>
        </text:list-item>
        <text:list-item>
          <text:p text:style-name="List_20_1_Content">übertragene Datenmenge, </text:p>
        </text:list-item>
        <text:list-item>
          <text:p text:style-name="List_20_1_Content">Meldung über erfolgreichen Abruf, </text:p>
        </text:list-item>
        <text:list-item>
          <text:p text:style-name="List_20_1_Content">Typ Ihres Browsers und verwendete Version, </text:p>
        </text:list-item>
        <text:list-item>
          <text:p text:style-name="List_20_1_Content">IP-Adresse des Nutzers, </text:p>
        </text:list-item>
        <text:list-item>
          <text:p text:style-name="List_20_1_Content">Betriebssystem des Nutzers, </text:p>
        </text:list-item>
        <text:list-item>
          <text:p text:style-name="List_20_1_Content_Last">Websites, von denen das System des Nutzers auf unsere Internetseite gelangt. </text:p>
        </text:list-item>
      </text:list>
      <text:p text:style-name="Text_20_body">Eine Zusammenführung dieser Daten mit anderen Datenquellen findet nicht statt.</text:p>
      <text:p text:style-name="Text_20_body">Die vorübergehende Erhebung der Daten durch das System ist erforderlich, um eine Auslieferung der Website an Ihr Endgerät zu ermöglichen und deren Wiedergabe zu gewährleisten. <text:line-break/>Die Speicherung in Logfiles erfolgt zudem, um die Stabilität und Funktionsfähigkeit der Website sicherzustellen.<text:line-break/>
Sie dienen der Optimierung der Website und der Gewährleistung der Sicherheit gegen mögliche Angriffe auf das System.<text:line-break/>Die Erfassung der Daten zur Bereitstellung der Website und deren Speicherung in Logfiles ist für den Betrieb der Internetseite erforderlich,<text:line-break/>sodass  für Sie keine Widerspruchsmöglichkeit besteht.</text:p>
      <text:h text:style-name="Heading_20_3" text:outline-level="3"><text:bookmark-start text:name="__RefHeading___die_website_verwendet_cookies_3"/><text:bookmark-start text:name="die_website_verwendet_cookies"/>Die Website verwendet Cookies.<text:bookmark-end text:name="__RefHeading___die_website_verwendet_cookies_3"/><text:bookmark-end text:name="die_website_verwendet_cookies"/></text:h>
      <text:p text:style-name="Text_20_body">Cookies sind kleine Textdateien, die bei Aufruf einer Website vom Internetbrowser temporär auf Ihrem Endgerät gespeichert werden. <text:line-break/>
Diese Cookies können Zeichenfolgen, die eine eindeutige Identifizierung des Aufrufenden, der Website ermöglicht, enthalten.<text:line-break/>
Cookies werden aus technischen Gründen eingesetzt, um die Website nutzerfreundlicher zu gestalten. In den Cookies werden beispielsweise Ihre Log-In-Informationen gespeichert.<text:line-break/></text:p>
      <text:p text:style-name="Text_20_body">Sie können, in ihrem Internetbrower, das Speichern von Cookies deaktivieren oder den Browser so einstellen, dass dieser nach Verlassen dieser Website
die Cookies automatisch löscht. Gespeicherte Cookies können auch jederzeit nutzerseitig gelöscht werden.<text:line-break/>
Insofern haben Sie auch die volle Kontrolle über die Verwendung von Cookies. </text:p>
      <text:h text:style-name="Heading_20_3" text:outline-level="3"><text:bookmark-start text:name="__RefHeading___anmelde-informationen_4"/><text:bookmark-start text:name="anmelde-informationen"/>Anmelde-Informationen<text:bookmark-end text:name="__RefHeading___anmelde-informationen_4"/><text:bookmark-end text:name="anmelde-informationen"/></text:h>
      <text:p text:style-name="Text_20_body">Die Inhalte dieser Website sind erst nach einer Anmeldung zugänglich.<text:line-break/>Die zur Realisierung einer Anmeldung nötigen personenbezogenen Daten werden ausschließlich für diesen Zweck erfasst und gespeichert.<text:line-break/>Sie werden nicht an Dritte weitergereicht. </text:p>
      <text:h text:style-name="Heading_20_3" text:outline-level="3"><text:bookmark-start text:name="__RefHeading___auskunft_5"/><text:bookmark-start text:name="auskunft"/>Auskunft<text:bookmark-end text:name="__RefHeading___auskunft_5"/><text:bookmark-end text:name="auskunft"/></text:h>
      <text:p text:style-name="Text_20_body">Über gespeicherte personenbezogene Daten erteilt Ihnen der Betreiber der Website auf Anfrage Auskunft.<text:line-break/>
Hierzu senden Sie bitte eine Mail, mit Ihrer Anfrage und Ihrem begründenden Interesse, an die Adresse <text:span text:style-name="Emphasis"><text:span text:style-name="Strong_20_Emphasis">datenschutz(at)fuer-dich.net</text:span></text:span>.<text:line-break/>
Die bei der Erledigung Ihrer Anfrage anfallenden Daten werden zur Dokumentation gesonderten gespeichert.<text:line-break/>
Eine automatisierte Weiterbarbeitung oder Weitergabe findet nicht sta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Less significant" style:display-name="Less significant" style:family="text">
      <style:text-properties fo:color="#666666" fo:border="0pt none"/>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datenschutz</dc:title>
  </office:meta>
</office:document-meta>
</file>